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list-style-name="L1"/>
    <style:style style:name="P2" style:family="paragraph" style:parent-style-name="Standard" style:list-style-name="L2"/>
    <style:style style:name="P3" style:family="paragraph" style:parent-style-name="Standard" style:list-style-name="L3"/>
    <style:style style:name="Sect1" style:family="section">
      <style:section-properties fo:margin-left="0cm" fo:margin-right="0cm"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EFFETTI DELLA MANIPOLAZIONE CHIROPRATICA</text:p>
      <text:p text:style-name="Standard"/>
      <text:p text:style-name="Standard">Parliamo di chiropratica e osteopatia, professioni attualmente non riconosciute in Italia, ma entrate nell'ambito delle professioni non regolamentate nel recente passato.</text:p>
      <text:p text:style-name="Standard">Ultimamente hanno fatto notevoli passi in avanti e hanno ottenuto gratificazioni importanti in ambito sanitario: una per tutte l'apertura del reparto di osteopatia neonatale al Fatebenefratelli di Roma.</text:p>
      <text:p text:style-name="Standard">Molto spesso si associa, a torto, l'osteopatia e la chiropratica al trust (ovvero il “crack” delle ossa). Fermo restando che le due diverse discipline non si limitano a manipolazioni, queste ultime sono quelle che fanno più paura al paziente, soprattutto a livello cervicale.</text:p>
      <text:p text:style-name="Standard"/>
      <text:p text:style-name="Standard">La chiropratica secondo definizione lavora sulle connessione corporee date dal midollo spinale.</text:p>
      <text:p text:style-name="Standard">Il midollo spinale, che rappresenta la maggiore via di comunicazione del nostro sistema nervoso, è situato nel canale midollare all’interno delle vertebre. </text:p>
      <text:p text:style-name="Standard">Il midollo trasmette gli ordini impartiti dal cervello al resto del corpo e tutti i movimenti, funzioni e sensazioni sono controllati dal sistema nervoso.</text:p>
      <text:p text:style-name="Standard">Attraverso le manipolazioni la chiropratica si propone di “liberare” queste connessioni.</text:p>
      <text:p text:style-name="Standard">Proprio queste manipolazioni saranno il nostro campo di studio per evidenziare quanto possono essere pericolose. </text:p>
      <text:p text:style-name="Standard"/>
      <text:p text:style-name="Standard">Domande frequenti risultano essere:</text:p>
      <text:p text:style-name="Standard"/>
      <text:list xml:id="list7028423793187610226" text:style-name="L1">
        <text:list-item>
          <text:list>
            <text:list-item>
              <text:p text:style-name="P1">si rompe qualcosa?</text:p>
            </text:list-item>
            <text:list-item>
              <text:p text:style-name="P1">Sono pericolose?</text:p>
            </text:list-item>
            <text:list-item>
              <text:p text:style-name="P1">posso rimanere paralizzato?</text:p>
            </text:list-item>
            <text:list-item>
              <text:p text:style-name="P1"/>
            </text:list-item>
          </text:list>
        </text:list-item>
      </text:list>
      <text:p text:style-name="Standard">Proviamo a dirimere qualche dubbio andando a cercare in letteratura scientifica delle prove a riguardo (utilizzando Pub-Med; PedRo; Embase; Cochrane Library). Cerchiamo studi recenti, pubblicati meno di 10 anni fa.</text:p>
      <text:p text:style-name="Standard"/>
      <text:p text:style-name="Standard"/>
      <text:p text:style-name="Standard"/>
      <text:p text:style-name="Standard">Haldeman 1 ha analizzato 64 casi nei quali è avvenuto un evento cerebrovascolare dopo manipolazione. I pazienti erano prevalentemente donne di circa 39 anni che avevano avuto sedute chiropratiche per cervicalgia e mal di testa. L'autore non è stato in grado di discriminare alcun fattore di rischio che poteva far presagire un alto o basso rischio. Lo stato neurologico, a un anno di distanza, era disponibile per 46 dei 64 pazienti coinvolti. 8 hanno avuto un recupero totale, 2 sono deceduti, i restanti soffrivano ancora dei disturbi neurologici provocati dal trattamento.</text:p>
      <text:p text:style-name="Standard"/>
      <text:p text:style-name="Standard">Young e Chen 2 con uno studio del 2003 hanno valutato 9 pazienti (8 donne e 1 uomo) tra i 34 e i 70 anni. È stata indagata la manifestazione di vertigini dopo la manipolazione. La risonanza magnetica effettuata sui pazienti dopo il trattamento ha evidenziato che i sintomi erano derivati da:</text:p>
      <text:list xml:id="list1620971846289602194" text:style-name="L2">
        <text:list-item>
          <text:p text:style-name="P2">occlusione dell'arteria vertebrale (1 paziente)</text:p>
        </text:list-item>
        <text:list-item>
          <text:p text:style-name="P2">riduzione del flusso sanguigno (1 paziente)</text:p>
        </text:list-item>
        <text:list-item>
          <text:p text:style-name="P2">evidenze di normalità (6 pazienti)</text:p>
        </text:list-item>
        <text:list-item>
          <text:p text:style-name="P2">stenosi (1 paziente).</text:p>
        </text:list-item>
      </text:list>
      <text:p text:style-name="Standard">Lo spazio di tempo nei quali è stata valutata l'evidenza dei sintomi è stata di 17 ore.</text:p>
      <text:p text:style-name="Standard"/>
      <text:p text:style-name="Standard">Hansis 3 nel 2004 ha condotto uno studio in Germania lungo 28 anni nei quali ha indagato 57 pazienti che hanno chiesto parere al Consiglio Medico di North Rhine. 20 Pazienti hanno avuto esperienza di cedimento discale dopo manipolazione. In 5 di questi casi il Consiglio Medico ha definito la pratica di trattamento idonea. In 9 dei 57 casi indagati è avvenuto un evento <text:soft-page-break/>cerebrovascolare con dissecazione dell'arteria vertebrale. Sono state comminate 4 condanne. In 22 sentenze delle restanti il Consiglio ha decretato 2 condanne per pratica non idonea.</text:p>
      <text:p text:style-name="Standard"/>
      <text:p text:style-name="Standard">Oppenhaim 4 ha condotto una review su 18 pz in USA (9 maschi e 9 femmine) che hanno sofferto di deficit cerebrovascolari dopo aver ricevuto manipolazioni. Nel 33% dei casi il pz ha avuto problemi al collo; 22% colonna dorsale; 44% colonna lombare. In 9 casi si è registrato un evento coinvolgente il midollo con segni di mielopatia, tetraparesi e paraparesi, 2 casi hanno riscontrato segni riconducibili a sindrome della cauda equina, 6 hanno avuto segni di radiculopatia. 16 pz sono successivamente ricorsi alla chirurgia per recuperare la situazione, la metà ha avuto un eccellente recupero, 31% un buon recupero. </text:p>
      <text:p text:style-name="Standard"/>
      <text:p text:style-name="Standard">Reuter 5 in Germania ha indagato in un arco di tempo di 3 anni, 40 casi si dissezione dell'arteria vertebrale dopo manipolazione spinale. La manipolazione è stata riferita fatale in un caso, in 10 casi non si registra nulla di grave, i restanti casi hanno avuto un perpetuarsi di sintomi di diversa entità.</text:p>
      <text:p text:style-name="Standard"/>
      <text:p text:style-name="Standard">Cagnie 6 ha indagato 465 pz dopo manipolazione spinale. Questi pz hanno condotto un questionario dopo aver ricevuto la manipolazione è hanno evidenziato:</text:p>
      <text:list xml:id="list3282296078060254886" text:style-name="L3">
        <text:list-item>
          <text:p text:style-name="P3">61% ha riportato almeno un sintomo avverso (la maggior parte lo definisce transitorio)</text:p>
        </text:list-item>
        <text:list-item>
          <text:p text:style-name="P3">20% mal di testa</text:p>
        </text:list-item>
        <text:list-item>
          <text:p text:style-name="P3">20% rigidità</text:p>
        </text:list-item>
        <text:list-item>
          <text:p text:style-name="P3">15%dolore locale</text:p>
        </text:list-item>
        <text:list-item>
          <text:p text:style-name="P3">12%dolore irradiato</text:p>
        </text:list-item>
        <text:list-item>
          <text:p text:style-name="P3">12%spossatezza</text:p>
        </text:list-item>
      </text:list>
      <text:p text:style-name="Standard">il 63% ha notato più di un effetto con partenza dopo 4 h dal trattamento. Il 64% di questi ha risolto in 24h, il 21% di questi ha riferito i problemi avuti “seri”. Il 27% ha sentito impedimento nelle AVQ. Non sono state riportate in questo articolo sequele a lungo termine.</text:p>
      <text:p text:style-name="Standard"/>
      <text:p text:style-name="Standard">Hurwiz 7 in un controlled trial ha documentato 280 pz con cervicalgia mettendo in comparazione la manipolazione spinale con la mobilizzazione per il trattamento della cervicale. Molti osteopati preferiscono la mobilizzazione perché più dolce. La complicanza più riscontrata è stata l'aumento del mal di testa e del dolore, senso di fatica e dolore irradiato. L'80% dei problemi ha avuto inizio dopo 24h dal trattamento ed è stata riferita con intensità da “moderata” a “severa”. Lo studio non indaga gli effetti a lungo termine.</text:p>
      <text:p text:style-name="Standard"/>
      <text:p text:style-name="Standard">Dziewas ha studiato le sequele del trattamento manipolatorio a riguardo dell'arteria carotide e dell'arteria vertebrale. Indagando 126 pz con dissezione dell'arteria carotide e dissezione dell'arteria vertebrale ha notato che il 6% dei pz con coinvolgimento carotideo aveva subito manipolazioni, mentre il 30% dei pz con coinvolgimento della vertebrale aveva subito manipolazioni. Inoltre la relazione tra manipolazioni e il coinvolgimento bilaterale della vertebrale risulta significativamente aumentato. L'autore conclude definendo lo studio come “enfatizzante i potenziali effetti dannosi delle manipolazioni chiropratiche a livello cervicale”.</text:p>
      <text:p text:style-name="Standard"/>
      <text:p text:style-name="Standard">Rothwell ha studiato attraverso la valutazione delle cartelle cliniche dei pz nell'Ospedale dell'Ontario i casi nei quali era stato riscontrato un evento vertebrobasilare per un periodo di 5 anni. Individuando 582 casi, dividendo i gruppi per età e sesso Rothwell ha individuato la manipolazione come connessa all'evento vertebrobasilare con una probabilità 5 volte superiore ne gruppo di età attorno ai 45 anni che aveva ricevuto 3 visite chiropratiche.</text:p>
      <text:p text:style-name="Standard"/>
      <text:p text:style-name="Standard">Smith ha invece condotto uno studio in singolo cieco con 51 pz sotto i 60 anni che avevano in anamnesi un evento infartuale reclutati da due centri medici in USA. Conducendo delle interviste faccia a faccia con i pz Smith, sottoponendo i risultati ad analisi statistica, è riuscito ad individuare la manipolazione chiropratica come fattore connesso ai fattori vascolari insorti entro 30 giorni dalla <text:soft-page-break/>manipolazione. Tuttavia la manipolazione chiropratica non è stata valutata predisponente per eventi vascolari legati all'arteria carotidea.</text:p>
      <text:p text:style-name="Standard"/>
      <text:p text:style-name="Standard">Sistematic Review dei potenziali fattori di rischio di coinvolgimento di arterie cervicali hanno evidenziato una connessione con le manipolazioni. </text:p>
      <text:p text:style-name="Standard">Tuttavia questi risultati sono basati solo su 2 studi condotti in cieco. Bisogna infatti avere un'attenzione particolare nel valutare questi studi fino a quando non si avranno ulteriori evidenze a supporto.</text:p>
      <text:p text:style-name="Standard"/>
      <text:p text:style-name="Standard">Concludendo, dal nostro punto di vista, pur avendo delle prove a supporto, non possiamo ancora esprimere una valutazione definitiva che risulta quindi parziale nel valutare pericolosa la manipolazione spinale. </text:p>
      <text:p text:style-name="Standard">Di certo possiamo affermare che essa rimane una manovra “delicata” e che debba essere effettuata solo da persone che hanno una preparazione alle spalle e abbiano affinato le giuste competenze manuali per praticarla.</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BIBLIOGRAFIA</text:p>
      <text:p text:style-name="Standard">Haldeman S, Kohlbeck FJ, McGregor M. Stroke, cerebral artery dissection, and cervical spine manipulation therapy. J Neurol 2002;249: 1098-104</text:p>
      <text:p text:style-name="Standard"/>
      <text:p text:style-name="Standard">Young Y-H, Chen C-H. Acute vertigo following cervical manipulation. Laryngoscope 2003;113: 659-62. </text:p>
      <text:p text:style-name="Standard"/>
      <text:p text:style-name="Standard">Hansis ML, Weber B, Smentkowski U, Schrader P. Vorgeworfene Behandlungsfehler im Zusammenhang mit chirotherapeutischen Behandlungen. Orthopade 2004;33: 1051-60. </text:p>
      <text:section text:style-name="Sect1" text:name="ref40">
        <text:p text:style-name="Standard"/>
        <text:p text:style-name="Standard">Oppenheim JS, Spitzer DE, Segal DH. Nonvascular complications following spinal manipulation. Spine J 2005;5: 660-7. </text:p>
      </text:section>
      <text:section text:style-name="Sect1" text:name="ref41">
        <text:p text:style-name="Standard"/>
        <text:p text:style-name="Standard">Reuter U, Hamling M, Kavuk I, Einhaupl KM, Schielke E. Vertebral artery dissections after chiropractic neck manipulation in Germany over three years. J Neurol 2006;253: 724-30. </text:p>
      </text:section>
      <text:section text:style-name="Sect1" text:name="ref42">
        <text:p text:style-name="Standard"/>
        <text:p text:style-name="Standard">Cagnie B, Vinck E, Beernaert A, Cambier D. How common are side effects of spinal manipulation and can these side effects be predicted? Man Ther 2004;9: 151-6. </text:p>
      </text:section>
      <text:section text:style-name="Sect1" text:name="ref43">
        <text:p text:style-name="Standard"/>
        <text:p text:style-name="Standard">Hurwitz EL, Morgenstern H, Vassilaki M, Chiang L-M. Adverse reactions to chiropractic treatment and their effects on satisfaction and clinical outcomes among patients enrolled in the UCLA neck pain study. J Manipulative Physiol Ther 2004;27: 16-25. <text:s text:c="66"/></text:p>
        <text:p text:style-name="Standard"/>
        <text:p text:style-name="Standard">Dziewas R, Konrad C, Dräger B, <text:span text:style-name="Emphasis">et al</text:span>. Cervical artery dissection—clinical features, risk factors, therapy and outcome in 126 patients. J Neurol 2003;250: 1179-84. </text:p>
        <text:section text:style-name="Sect1" text:name="ref45">
          <text:p text:style-name="Standard"/>
          <text:p text:style-name="Standard">Rothwell DM, Bondy S, Williams I. Chiropractic manipulation and stroke: a population-based case-control study. Stroke 2001;32: 1054-60. </text:p>
        </text:section>
        <text:section text:style-name="Sect1" text:name="ref46">
          <text:p text:style-name="Standard"/>
          <text:p text:style-name="Standard">Smith WS, Johnston SC, Skalabrin EJ, <text:span text:style-name="Emphasis">et al</text:span>. Spinal manipulative therapy is an independent risk factor for vertebral artery dissection. Neurol 2003;60: 1424-8. </text:p>
        </text:section>
        <text:section text:style-name="Sect1" text:name="ref47">
          <text:p text:style-name="Standard"/>
          <text:p text:style-name="Standard">Rubinstein SM, Peerdeman SM, van Tulder MW, Riphagen I, Haldeman S. A systematic review of the risk factors for cervical artery dissection. Stroke 2005;36: 1575-80.</text:p>
        </text:section>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CH"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CH"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3-07-18T11:23:49</meta:creation-date>
    <dc:date>2014-01-15T09:03:26</dc:date>
    <meta:editing-duration>PT1H7M26S</meta:editing-duration>
    <meta:editing-cycles>7</meta:editing-cycles>
    <meta:generator>OpenOffice/4.0.1$Unix OpenOffice.org_project/401m5$Build-9714</meta:generator>
    <meta:document-statistic meta:table-count="0" meta:image-count="0" meta:object-count="0" meta:page-count="4" meta:paragraph-count="52" meta:word-count="1422" meta:character-count="9526"/>
  </office:meta>
</office:document-meta>
</file>